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ec5d010cd489c46b042e54f8e5b2f1.png"/>
  <manifest:file-entry manifest:media-type="image/svg+xml" manifest:full-path="Pictures/1d958b3ceb10c1119120b7e46fa91ad5.svg"/>
  <manifest:file-entry manifest:media-type="image/svg+xml" manifest:full-path="Pictures/654d4286dc7a98f260fb34ae5e5df41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7ec5d010cd489c46b042e54f8e5b2f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archiv.uschda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archiv.uschda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d958b3ceb10c1119120b7e46fa91ad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d958b3ceb10c1119120b7e46fa91ad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d958b3ceb10c1119120b7e46fa91ad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d958b3ceb10c1119120b7e46fa91ad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d958b3ceb10c1119120b7e46fa91ad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54d4286dc7a98f260fb34ae5e5df41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7T10::49:51</meta:creation-date>
    <dc:creator>Generated</dc:creator>
    <dc:date>2026-09-17T10::49:51</dc:date>
    <dc:language>en-US</dc:language>
    <meta:editing-cycles>1</meta:editing-cycles>
    <meta:editing-duration>PT0S</meta:editing-duration>
    <dc:title>wiki:dokuwiki</dc:title>
  </office:meta>
</office:document-meta>
</file>